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поряжение-о-разработке-корректировки-проекта-межевания-территории-части-квартала"/>Распоряжение о разработке корректировки проекта межевания территории части квартала<text:bookmark-end text:name="распоряжение-о-разработке-корректировки-проекта-межевания-территории-части-квартала"/></text:h>
      <text:p text:style-name="First_20_paragraph">21.12.2020</text:p>
      <text:p text:style-name="Text_20_body"><text:line-break/></text:p>
      <text:p text:style-name="Text_20_body">Адрес страницы: <text:a xlink:type="simple" xlink:href="http://lianozovo.mos.ru/public-hearings2/approved-projects/detail/9558611.html" office:name=""><text:span text:style-name="Definition">http://lianozovo.mos.ru/public-hearings2/approved-projects/detail/9558611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7:07:47Z</meta:creation-date>
    <dc:date>2023-06-07T17:07:47Z</dc:date>
  </office:meta>
</office:document-meta>
</file>