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ный-проект-межевания-территории-квартала-ограниченного-илимской-улицей-алтуфьевским-шоссе-проектируемым-проездом-4648-проектируемым-проездом-4652"/>Утвержденный проект межевания территории квартала, ограниченного Илимской улицей, Алтуфьевским шоссе, проектируемым проездом № 4648, проектируемым проездом № 4652<text:bookmark-end text:name="утвержденный-проект-межевания-территории-квартала-ограниченного-илимской-улицей-алтуфьевским-шоссе-проектируемым-проездом-4648-проектируемым-проездом-4652"/></text:h>
      <text:p text:style-name="First_20_paragraph">26.07.2017</text:p>
      <text:p text:style-name="Text_20_body"><text:line-break/></text:p>
      <text:p text:style-name="Text_20_body">Адрес страницы: <text:a xlink:type="simple" xlink:href="http://lianozovo.mos.ru/public-hearings2/approved-projects/detail/6554306.html" office:name=""><text:span text:style-name="Definition">http://lianozovo.mos.ru/public-hearings2/approved-projects/detail/6554306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09:24:53Z</meta:creation-date>
    <dc:date>2023-05-28T09:24:53Z</dc:date>
  </office:meta>
</office:document-meta>
</file>