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-проект-межевания-территории-вологодским-проездом-алтуфьевским-шоссе-череповецкой-улицей-абрамцевской-улицей"/>Утвержден проект межевания территории Вологодским проездом, Алтуфьевским шоссе, Череповецкой улицей, Абрамцевской улицей<text:bookmark-end text:name="утвержден-проект-межевания-территории-вологодским-проездом-алтуфьевским-шоссе-череповецкой-улицей-абрамцевской-улицей"/></text:h>
      <text:p text:style-name="First_20_paragraph">27.04.2017</text:p>
      <text:p text:style-name="Text_20_body"><text:line-break/></text:p>
      <text:p text:style-name="Text_20_body">Адрес страницы: <text:a xlink:type="simple" xlink:href="http://lianozovo.mos.ru/public-hearings2/approved-projects/detail/5758979.html" office:name=""><text:span text:style-name="Definition">http://lianozovo.mos.ru/public-hearings2/approved-projects/detail/5758979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0T12:21:58Z</meta:creation-date>
    <dc:date>2024-01-10T12:21:58Z</dc:date>
  </office:meta>
</office:document-meta>
</file>