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вильоне-здоровая-москва-в-лианозовском-парке-делают-прививки-от-коронавируса"/>В павильоне «Здоровая Москва» в Лианозовском парке делают прививки от коронавируса<text:bookmark-end text:name="в-павильоне-здоровая-москва-в-лианозовском-парке-делают-прививки-от-коронавируса"/></text:h>
      <text:p text:style-name="First_20_paragraph">13.05.2021</text:p>
      <text:p text:style-name="Text_20_body"><text:line-break/><text:span text:style-name="T1">Вчера мы сообщали, что в Лианозовском парке культуры и отдыха открылся павильон здоровья. Уже сейчас в нем можно привиться от коронавирусной инфекции.</text:span></text:p>
      <text:p text:style-name="Text_20_body"><text:line-break/></text:p>
      <text:p text:style-name="Text_20_body">– Вакцинация проводится в павильоне без предварительной записи, ежедневно с 8.00 до 20 00. Пациенту, пришедшему на прививку, нужно иметь при себе документ, удостоверяющий личность. Вся информация о прививке и о проведенных исследованиях будет фиксироваться в электронной карте – сообщил нам главный врач диагностического центра №5 Павел Гуляев.</text:p>
      <text:p text:style-name="Text_20_body"><text:line-break/></text:p>
      <text:p text:style-name="Text_20_body">Ранее мэр Москвы Сергей Собянин в своем блоге напомнил читателям:</text:p>
      <text:p text:style-name="Text_20_body"><text:line-break/></text:p>
      <text:p text:style-name="Text_20_body">– Если вам 60+, то сделав прививку от коронавируса, вы можете принять участие в программе «Миллион призов» – получить подарочную карту на сумму 1000 баллов (рублей) или промокод на аналогичную сумму.</text:p>
      <text:p text:style-name="Text_20_body"><text:line-break/></text:p>
      <text:p text:style-name="Text_20_body">Адрес страницы: <text:a xlink:type="simple" xlink:href="http://lianozovo.mos.ru/presscenter/news/detail/9943189.html" office:name=""><text:span text:style-name="Definition">http://lianozovo.mos.ru/presscenter/news/detail/9943189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11:05Z</meta:creation-date>
    <dc:date>2023-05-19T01:11:05Z</dc:date>
  </office:meta>
</office:document-meta>
</file>