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дительная-прохожая-заметила-во-дворе-на-абрамцевской-человека-с-воздуходувкой"/>Бдительная прохожая заметила во дворе на Абрамцевской человека с воздуходувкой<text:bookmark-end text:name="бдительная-прохожая-заметила-во-дворе-на-абрамцевской-человека-с-воздуходувкой"/></text:h>
      <text:p text:style-name="First_20_paragraph">22.10.2020</text:p>
      <text:p text:style-name="Text_20_body">В интернет-сообществе жительница Лианозова Ольга пожаловалась, что на Абрамцевской улице, 16б, во дворе работает коммунальщик с воздуходувкой. Она опубликовала видео, демонстрирующее, как человек сдувает листву прямо возле детской площадки, а мимо идет женщина с коляской.</text:p>
      <text:p text:style-name="Text_20_body"><text:line-break/></text:p>
      <text:p text:style-name="Text_20_body">Сообщаем жителям, что персоналу, который обслуживает дворовую территорию, еще раз строго указано на недопустимость применения воздуходувок во дворах. К линейному персоналу применены меры дисциплинарного взыскания за ослабление контроля. Спасибо за сигнал!</text:p>
      <text:p text:style-name="Text_20_body"><text:line-break/></text:p>
      <text:p text:style-name="Text_20_body">Позвоните нам по телефону: (499)200-01-01, если подобный инцидент повторится!</text:p>
      <text:p text:style-name="Text_20_body"><text:line-break/></text:p>
      <text:p text:style-name="Text_20_body">Адрес страницы: <text:a xlink:type="simple" xlink:href="http://lianozovo.mos.ru/presscenter/news/detail/9347530.html" office:name=""><text:span text:style-name="Definition">http://lianozovo.mos.ru/presscenter/news/detail/9347530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15:34:58Z</meta:creation-date>
    <dc:date>2023-06-05T15:34:58Z</dc:date>
  </office:meta>
</office:document-meta>
</file>