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афик-движения-поездов-савеловского-направления-мжд-изменен-по-2-октября"/>График движения поездов Савеловского направления МЖД изменен по 2 октября<text:bookmark-end text:name="график-движения-поездов-савеловского-направления-мжд-изменен-по-2-октября"/></text:h>
      <text:p text:style-name="First_20_paragraph">16.09.2020</text:p>
      <text:p text:style-name="Text_20_body"><text:span text:style-name="T1">До 2 октября включительно изменено расписание движения поездов Савеловского направления Московской железной дороги (МЖД). Об этом сообщает АГН «Москва» со ссылкой на Министерство транспорта и дорожной инфраструктуры Московской области.</text:span></text:p>
      <text:p text:style-name="Text_20_body">— 14, 17–18, 21–25, 28—30 сентября и 1—2 октября из-за проведения путевых работ на участке Дмитров-Яхрома скорректирован график движения поездов Савеловского направления, — говорится в сообщении.</text:p>
      <text:p text:style-name="Text_20_body">На время проведения работ на участке курсируют компенсационные автобусы Дмитров-Икша (маршруты без промежуточных остановок). Время их отправления: 13:00, 13:55, 14:40, 15:00, 15:30.</text:p>
      <text:p text:style-name="Text_20_body">17—18 сентября ввиду проведения путевых работ по станции «Каналстрой» также изменится расписание на Савеловском направлении: будут курсировать компенсационные автобусы Савелово-Дмитров с отправлением в 2:30 с промежуточной остановкой на станции Талдом и автобус Талдом-Дмитров с отправлением в 4:00, следующий без промежуточных остановок.</text:p>
      <text:p text:style-name="Text_20_body">Ознакомиться с актуальным расписанием движения пригородных поездов можно на официальном сайте ЦППК, железнодорожных станциях и остановочных пунктах.</text:p>
      <text:p text:style-name="Text_20_body"><text:line-break/></text:p>
      <text:p text:style-name="Text_20_body">Адрес страницы: <text:a xlink:type="simple" xlink:href="http://lianozovo.mos.ru/presscenter/news/detail/9239639.html" office:name=""><text:span text:style-name="Definition">http://lianozovo.mos.ru/presscenter/news/detail/9239639.html</text:span></text:a></text:p>
      <text:p text:style-name="Text_20_body"><text:a xlink:type="simple" xlink:href="http://lianozovo.mos.ru" office:name=""><text:span text:style-name="Definition">Управа района Лианоз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2T09:13:57Z</meta:creation-date>
    <dc:date>2023-09-22T09:13:57Z</dc:date>
  </office:meta>
</office:document-meta>
</file>