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-кроликов-сирот-из-лианозова-появились-новые-друзья"/>У кроликов-сирот из Лианозова появились новые друзья<text:bookmark-end text:name="у-кроликов-сирот-из-лианозова-появились-новые-друзья"/></text:h>
      <text:p text:style-name="First_20_paragraph">04.08.2020</text:p>
      <text:p text:style-name="Text_20_body"><text:span text:style-name="T1">У потерявших мать крольчат, которые живут под опекой конно-спортивного клуба «Матадор» в Лианозве, появились товарищи. Имена новым питомцам пока не придумали.</text:span></text:p>
      <text:p text:style-name="Text_20_body">Напомним, сначала в клубе появились крольчата Jk, Гуки, Галя и Кристина, выбрать имена для которых помогла жительница района Анастасия Дулеева. Эти четыре зверька остались без матери (она погибла, защищая детенышей от собаки), и их искусственно выкормили и растят сотрудники конно-спортивного клуба. И вот теперь у них появились трое товарищей — крольчата серого, черного и коричневого окраса.</text:p>
      <text:p text:style-name="Text_20_body">Фотографии питомцев можно посмотреть на страничке управы района Лианозово в социальной сети «ВКонтакте» <text:a xlink:type="simple" xlink:href="https://vk.com/upravalianozovo?w=wall-173868855_2101." office:name=""><text:span text:style-name="Definition">https://vk.com/upravalianozovo?w=wall-173868855_2101.</text:span></text:a> А увидеть их «живьем» можно, посетив конно-спортивный клуб (вход — свободный). Он расположен по адресу: Угличская улица, 13г (чтобы пропасть туда, нужно пройти Лианозовский променад, затем расположенное слева футбольное поле и повернуть налево).</text:p>
      <text:p text:style-name="Text_20_body"><text:line-break/></text:p>
      <text:p text:style-name="Text_20_body">Адрес страницы: <text:a xlink:type="simple" xlink:href="http://lianozovo.mos.ru/presscenter/news/detail/9100771.html" office:name=""><text:span text:style-name="Definition">http://lianozovo.mos.ru/presscenter/news/detail/9100771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10:54:50Z</meta:creation-date>
    <dc:date>2023-08-11T10:54:50Z</dc:date>
  </office:meta>
</office:document-meta>
</file>