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лианозове-возобновились-занятия-на-свежем-воздухе-для-пенсионеров"/>В Лианозове возобновились занятия на свежем воздухе для пенсионеров<text:bookmark-end text:name="в-лианозове-возобновились-занятия-на-свежем-воздухе-для-пенсионеров"/></text:h>
      <text:p text:style-name="First_20_paragraph">04.08.2020</text:p>
      <text:p text:style-name="Text_20_body"><text:span text:style-name="T1">После долгого перерыва, вызванного угрозой распространения коронавируса, возобновились оффлайн-занятия на открытом воздухе в рамках проекта «Московское долголетие» в Лианозове.</text:span></text:p>
      <text:p text:style-name="Text_20_body">— Вчера, 3 августа, прошли занятия на пяти площадках по направлениям «Фитнес, тренажеры (зумба), «Скандинавская ходьба» и «ОФП». В общей сложности в них приняли участие около сотни человек, — рассказали в филиале «Лианозово» ТЦСО «Бибирево», — А сегодня, 4 августа, откроются еще две площадки и добавится направление «Общая физическая подготовка (цигун)». Всего записалось около 150 человек, которые распределены в по семи группам.</text:p>
      <text:p text:style-name="Text_20_body">Первая встреча участников «Московского долголетия» на площадках принесла пенсионерам много радости.</text:p>
      <text:p text:style-name="Text_20_body">— Какое счастье, что мы встретились — отметила Любовь Боне, участник группы «Скандинавская ходьба».</text:p>
      <text:p text:style-name="Text_20_body">Надежда Мясникова, которая пришла на занятия «Фитнес, тренажеры (зумба)», придерживается того же мнения и от имени всех участников заявляет:</text:p>
      <text:p text:style-name="Text_20_body">— Очень рады, что наконец-то начали заниматься на свежем воздухе!</text:p>
      <text:p text:style-name="Text_20_body">А Надежда Фомина, которая также пришла на скандинавскую ходьбу, провозгласила:</text:p>
      <text:p text:style-name="Text_20_body">— Да здравствует свобода на открытом воздухе!</text:p>
      <text:p text:style-name="Text_20_body">Как отметили в филиале «Лианозово ТЦСО «Бибирево», общую атмосферу на площадках можно выразить так: «Как же мы все соскучились по занятиям! И мы очень рады их возобновлению!»</text:p>
      <text:p text:style-name="Text_20_body">— Для пенсионеров очень важно заниматься спортом на открытом воздухе, чтобы побыстрее вернуться к обычному образу жизни и преодолеть негативные последствия самоизоляции, — объяснила газете «Моё Лианозово» врач-гериатр из диагностического центра № 5 Галина Переверзева, — При этом следует помнить о профилактике и не забывать о мерах безопасности.</text:p>
      <text:p text:style-name="Text_20_body">Напомним, что проект «Московское долголетие» ушел «на каникулы» из-за пандемии коронавируса 16 марта. Все основные направления в Лианозове на период самоизоляции были переведены на дистанционное обучение в онлайн-формате. Записаться в группы может любой пенсионер, проживающий на территории района, обратившись в ТЦСО по адресу: улица Новгородская, 32.</text:p>
      <text:p text:style-name="Text_20_body"><text:line-break/></text:p>
      <text:p text:style-name="Text_20_body">Адрес страницы: <text:a xlink:type="simple" xlink:href="http://lianozovo.mos.ru/presscenter/news/detail/9100708.html" office:name=""><text:span text:style-name="Definition">http://lianozovo.mos.ru/presscenter/news/detail/9100708.html</text:span></text:a></text:p>
      <text:p text:style-name="Text_20_body"><text:a xlink:type="simple" xlink:href="http://lianozovo.mos.ru" office:name=""><text:span text:style-name="Definition">Управа района Лианоз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3T01:06:04Z</meta:creation-date>
    <dc:date>2023-07-23T01:06:04Z</dc:date>
  </office:meta>
</office:document-meta>
</file>