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fo:font-weight="bold" style:font-style-asian="italic" style:font-style-complex="italic"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мэр-москвы-заявил-об-отсутствии-в-столице-второй-волны-эпидемии"/>Мэр Москвы заявил об отсутствии в столице второй волны эпидемии<text:bookmark-end text:name="мэр-москвы-заявил-об-отсутствии-в-столице-второй-волны-эпидемии"/></text:h>
      <text:p text:style-name="First_20_paragraph">03.08.2020</text:p>
      <text:p text:style-name="Text_20_body"><text:span text:style-name="T1">Распространение новой коронавирусной инфекции стало одной из тем очередного интервью, данного мэром Москвы Сергеем Собяниным журналистам телеканала «Россия 1». По словам градоначальника, сейчас в городе никакой второй волны эпидемии нет, и вряд ли она вообще будет.</text:span></text:p>
      <text:p text:style-name="Text_20_body">«Вторая волна — это когда люди второй раз подпадают под опасность быть зараженными. Ни у нас, нигде в мире такого практически нет. Почему идет, в ряде регионов мы видим, такой бурный рост? Потому что они еще не прошли даже первую волну, первый процесс. Они либо были закрыты, как Гонконг, полностью карантинизированы. Такие города, как Лондон, Нью-Йорк, Париж, Москва, уже прошли эту стадию», — сказал Сергей Собянин.</text:p>
      <text:p text:style-name="Text_20_body">Столичный градоначальник также отметил, что ранее в Москве ежедневно фиксировали около 6,5 тыс. случаев заражения COVID-19.</text:p>
      <text:p text:style-name="Text_20_body">«Сегодня совершенно другая картина. Мы последний месяц видим, что мы примерно в одном коридоре держимся — где-то около 650 случаев [за день]», — сказал Мэр Москвы.</text:p>
      <text:p text:style-name="Text_20_body">Кроме того, как показали ИФА-исследования, у москвичей формируется коллективный иммунитет к COVID-19, и именно это позволяет постепенно выходить из ограничений.</text:p>
      <text:p text:style-name="Text_20_body">Напомним, в Москве с 5 марта был введен режим повышенной готовности из-за распространения коронавируса. С 29 марта по 9 июня в столице действовали режим самоизоляции и пропускная система. Сейчас они отменены, в городе работают все магазины и торговые центры, предприятия сферы услуг, кафе и рестораны, но жителям необходимо носить маски и перчатки в общественных местах, а также соблюдать социальную дистанцию.</text:p>
      <text:p text:style-name="Text_20_body">В субботу, 1 августа, Москва открыла кинотеатры. Ведущие сети запустили большинство синематографов. Они работают по строгим правилам Роспотребнадзора, в залах проводится дезинфекция, обеспечивается социальная дистанция.</text:p>
      <text:p text:style-name="Text_20_body"><text:line-break/></text:p>
      <text:p text:style-name="Text_20_body">Адрес страницы: <text:a xlink:type="simple" xlink:href="http://lianozovo.mos.ru/presscenter/news/detail/9092123.html" office:name=""><text:span text:style-name="Definition">http://lianozovo.mos.ru/presscenter/news/detail/9092123.html</text:span></text:a></text:p>
      <text:p text:style-name="Text_20_body"><text:a xlink:type="simple" xlink:href="http://lianozovo.mos.ru" office:name=""><text:span text:style-name="Definition">Управа района Лианоз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31T08:40:24Z</meta:creation-date>
    <dc:date>2023-05-31T08:40:24Z</dc:date>
  </office:meta>
</office:document-meta>
</file>