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сьерж-из-лианозова-открыла-в-себе-талант-создавать-цветники"/>Консьерж из Лианозова открыла в себе талант создавать цветники<text:bookmark-end text:name="консьерж-из-лианозова-открыла-в-себе-талант-создавать-цветники"/></text:h>
      <text:p text:style-name="First_20_paragraph">31.07.2020</text:p>
      <text:p text:style-name="Text_20_body"><text:span text:style-name="T1">Возле дома 7, корп. 1 на Псковской улице можно увидеть такое разнообразие цветников и клумб, что глаза разбегаются и невольно тянешься за фотоаппаратом. Автор одного из таких садиков — Людмила Мисягина из первого подъезда.</text:span><text:line-break/>— Сейчас у меня цветут роза, астильба, хоста, лилии, рудбекии, петунии, циннии, однолетние и многолетние флоксы, львиный зев — да всех цветов и не перечислить, — говорит автор яркого живописного садика.<text:line-break/>Талант цветовода у Людмилы обнаружился после того, как пять лет назад она по просьбе старшей по подъезду согласилась работать в своем же доме консьержем. Решила начать с малого: перекопать землю и посадить цветы на небольшом пустом участке. Получилось. Постепенно территория ее садика стала расширяться. Соседи инициативу поддержали: кто давал деньги на цветы, кто привозил рассаду. Так и появился здесь райский уголок.<text:line-break/>— Я вообще не садовод, но вот попробовала — и теперь не могу оторваться, — признается Людмила, — хочется сажать всё новые и новые виды цветов. Моя фантазия безгранична.<text:line-break/>Энтузиастка рассказывает, что ей очень нравится видеть улыбки прохожих, которые вызывает такая красота.<text:line-break/>— Они улыбаются мне, а я — им. И настроение повышается на весь день, — говорит она. — Кстати, у других подъездов нашего дома тоже клумбы, созданные консьержами и жителями. У каждого — на свой лад. Вот, теперь торец дома начинаем окультуривать…</text:p>
      <text:p text:style-name="Text_20_body"><text:line-break/></text:p>
      <text:p text:style-name="Text_20_body">Адрес страницы: <text:a xlink:type="simple" xlink:href="http://lianozovo.mos.ru/presscenter/news/detail/9086536.html" office:name=""><text:span text:style-name="Definition">http://lianozovo.mos.ru/presscenter/news/detail/9086536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7:11:02Z</meta:creation-date>
    <dc:date>2023-05-28T17:11:02Z</dc:date>
  </office:meta>
</office:document-meta>
</file>