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лианозовский-променад-стал-визитной-карточкой-района"/>Лианозовский променад стал визитной карточкой района<text:bookmark-end text:name="лианозовский-променад-стал-визитной-карточкой-района"/></text:h>
      <text:p text:style-name="First_20_paragraph">30.07.2020</text:p>
      <text:p text:style-name="Text_20_body"><text:span text:style-name="T1">Около года назад в рамках программы «Мой район» на пересечении Череповецкой и Угличской улиц был открыт «Линаозовский променад». За это время местные жители уже успели оценить его удобство.</text:span></text:p>
      <text:p text:style-name="Text_20_body">— Нам нравится, что вход оформлен в белом цвете, а когда вечером проезжаешь мимо, он невероятно красиво светится. Здесь можно кататься на роликах, а при желании — присесть отдохнуть, — говорят школьницы Ира и Марина с Абрамцевской улицы.</text:p>
      <text:p text:style-name="Text_20_body">— Нам есть чем городиться! С ностальгией вспоминаю создание в 2019 году «Лианозовского променада». Это был не просто ремонт и благоустройство пешеходной зоны, а преобразование городской среды: концепция пешеходного пространства, предполагающая «возвращение» улиц пешеходам и велосипедистам, возможность безбарьерного передвижения и беспрепятственного пользования услугами инвалидам, — рассказывает 1-й заместитель главы управы района Лианозово Евгений Пюрвеев. — Участок представляет собой пешеходную зону, граничащую на всем протяжении с одной стороны с ПКиО «Лианозовский» и с другой — с ландшафтным заказником «Лианозовский». В рамках разработанного проекта было выполнено устройство лестничных спусков, газонов, цветников, дорожно-тропиночной сети с заменой асфальтобетонного покрытия, бортового и садового камня, установлены опоры освещения, светильники и малые архитектурные формы.</text:p>
      <text:p text:style-name="Text_20_body">Как поясняет Евгений Пюрвеев, ввиду достаточной протяженности променада он разделен на зоны, для каждой из которых были разработаны индивидуальные объекты притяжения, интересные населению.</text:p>
      <text:p text:style-name="Text_20_body">— Пешеходная зона пользуется большой популярностью как у гостей района, так и у местных жителей, — отмечает он.</text:p>
      <text:p text:style-name="Text_20_body">Сейчас, летом, здесь особенно много отдыхающих — это и дети, и взрослые, и пенсионеры.</text:p>
      <text:p text:style-name="Text_20_body">— Открытый год назад Лианозовский променад стал любимым местом отдыха жителей района. Здесь всегда можно встретить детей, катающихся на роликах и самокатах, да и вообще здесь в любое время года и в любое время дня есть люди, — рассказывает глава муниципального округа района Лианозово Марина Журкова, — Очень популярны качели, интересна подсветка входных групп. После благоустройства это пространство стало визуально казаться шире и просторнее. Со смотровой площадки открывается живописный вид на водопадик и пруды, также обустроена отличная фотозона. Кроме того, близость к парку позволяет нам проводить здесь спортивные и развлекательные мероприятия. «Лианозовский променад» стал визитной карточкой района.</text:p>
      <text:p text:style-name="Text_20_body"><text:line-break/></text:p>
      <text:p text:style-name="Text_20_body">Адрес страницы: <text:a xlink:type="simple" xlink:href="http://lianozovo.mos.ru/presscenter/news/detail/9081985.html" office:name=""><text:span text:style-name="Definition">http://lianozovo.mos.ru/presscenter/news/detail/9081985.html</text:span></text:a></text:p>
      <text:p text:style-name="Text_20_body"><text:a xlink:type="simple" xlink:href="http://lianozovo.mos.ru" office:name=""><text:span text:style-name="Definition">Управа района Лианоз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5-23T22:41:32Z</meta:creation-date>
    <dc:date>2024-05-23T22:41:32Z</dc:date>
  </office:meta>
</office:document-meta>
</file>