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лава-управы-отчитался-перед-муниципальными-депутатами-о-работе-за-2024-год"/>Глава управы отчитался перед муниципальными депутатами о работе за 2024 год<text:bookmark-end text:name="глава-управы-отчитался-перед-муниципальными-депутатами-о-работе-за-2024-год"/></text:h>
      <text:p text:style-name="First_20_paragraph">21.02.2025</text:p>
      <text:p text:style-name="Text_20_body"><text:line-break/></text:p>
      <text:p text:style-name="Text_20_body">Адрес страницы: <text:a xlink:type="simple" xlink:href="http://lianozovo.mos.ru/presscenter/news/detail/12819330.html" office:name=""><text:span text:style-name="Definition">http://lianozovo.mos.ru/presscenter/news/detail/12819330.html</text:span></text:a></text:p>
      <text:p text:style-name="Text_20_body"><text:a xlink:type="simple" xlink:href="http://lianozovo.mos.ru" office:name=""><text:span text:style-name="Definition">Управа района Лианоз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1T09:07:11Z</meta:creation-date>
    <dc:date>2025-02-21T09:07:11Z</dc:date>
  </office:meta>
</office:document-meta>
</file>