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вокзале-лианозово-открылась-фотовыставка-о-строительстве-метро"/>На вокзале «Лианозово» открылась фотовыставка о строительстве метро<text:bookmark-end text:name="на-вокзале-лианозово-открылась-фотовыставка-о-строительстве-метро"/></text:h>
      <text:p text:style-name="First_20_paragraph">26.09.2023</text:p>
      <text:p text:style-name="Text_20_body"><text:span text:style-name="T1">На городском вокзале «Лианозово» открылась выставка фотографа Мосметростроя и историка метростроения Александра Попова, который фиксировал все этапы строительства. Об этом сообщает пресс-служба мэра и правительства Москвы.</text:span></text:p>
      <text:p text:style-name="Text_20_body">На трех новых станциях Люблинско-Дмитровской линии метро – «Яхромская», «Лианозово» и «Физтех» представлены кадры первого куба бетона на станции «Лианозово», а также работа проходческих щитов на всем участке «Селигерская» – «Физтех» и многие другие уникальные моменты строительства.</text:p>
      <text:p text:style-name="Text_20_body"><text:span text:style-name="T2">– Это наша давняя традиция – украшать новые станции, сооруженные Мосметростроем, фотографиями различных этапов строительства. Благодаря этому пассажиры могут «побывать» на стройке в тех местах, куда обычно им доступ невозможен, – отметил генеральный директор АО «Мосметрострой» Сергей Жуков.</text:span></text:p>
      <text:p text:style-name="Text_20_body">Снимки можно посмотреть до 2 октября в переходах на станции метро «Лианозово».</text:p>
      <text:p text:style-name="Text_20_body"><text:line-break/></text:p>
      <text:p text:style-name="Text_20_body"><text:line-break/></text:p>
      <text:p text:style-name="Text_20_body">Адрес страницы: <text:a xlink:type="simple" xlink:href="http://lianozovo.mos.ru/presscenter/news/detail/11854148.html" office:name=""><text:span text:style-name="Definition">http://lianozovo.mos.ru/presscenter/news/detail/11854148.html</text:span></text:a></text:p>
      <text:p text:style-name="Text_20_body"><text:a xlink:type="simple" xlink:href="http://lianozovo.mos.ru" office:name=""><text:span text:style-name="Definition">Управа района Лианоз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6T05:35:45Z</meta:creation-date>
    <dc:date>2023-09-26T05:35:45Z</dc:date>
  </office:meta>
</office:document-meta>
</file>