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становку-абрамцевская-улица-1-освободили-от-мусора"/>Остановку «Абрамцевская улица, 1» освободили от мусора<text:bookmark-end text:name="остановку-абрамцевская-улица-1-освободили-от-мусора"/></text:h>
      <text:p text:style-name="First_20_paragraph">23.03.2022</text:p>
      <text:p text:style-name="Text_20_body"><text:span text:style-name="T1">Сотрудники коммунальных служб района Лианозово привели в порядок остановку «Абрамцевская улица, 1». Пассажиры жаловались на обилие мусора.</text:span></text:p>
      <text:p text:style-name="Text_20_body">«На остановке очень много мусора. Его не убирают вовремя. Ждать транспорт на такой остановке очень неприятно», — написала Татьяна, район Лианозово.<text:line-break/><text:line-break/></text:p>
      <text:p text:style-name="Text_20_body">Специалисты освободили урну и привели в порядок остановку. Ситуацию прокомментировали в ГБУ «Жилищник района Лианозово».<text:line-break/><text:line-break/></text:p>
      <text:p text:style-name="Text_20_body">«Выполнены работы по уборке остановки от мусора. Остановка находится в надлежащем санитарном состоянии», — сообщили в местном «Жилищнике».</text:p>
      <text:p text:style-name="Text_20_body"><text:line-break/></text:p>
      <text:p text:style-name="Text_20_body">Адрес страницы: <text:a xlink:type="simple" xlink:href="http://lianozovo.mos.ru/presscenter/news/detail/10698521.html" office:name=""><text:span text:style-name="Definition">http://lianozovo.mos.ru/presscenter/news/detail/10698521.html</text:span></text:a></text:p>
      <text:p text:style-name="Text_20_body"><text:a xlink:type="simple" xlink:href="http://lianozovo.mos.ru" office:name=""><text:span text:style-name="Definition">Управа района Лианоз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0T13:39:37Z</meta:creation-date>
    <dc:date>2023-05-20T13:39:37Z</dc:date>
  </office:meta>
</office:document-meta>
</file>