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-демонтаже-незаконно-размещенного-объекта-по-адресу-ул.-шмидта-вл.9а"/>О демонтаже незаконно размещенного объекта по адресу: ул. Шмидта, вл.9А<text:bookmark-end text:name="о-демонтаже-незаконно-размещенного-объекта-по-адресу-ул.-шмидта-вл.9а"/></text:h>
      <text:p text:style-name="First_20_paragraph">16.11.2022</text:p>
      <text:p text:style-name="Text_20_body"><text:line-break/></text:p>
      <text:p text:style-name="Text_20_body">Адрес страницы: <text:a xlink:type="simple" xlink:href="http://lianozovo.mos.ru/dismantling/detail/11228894.html" office:name=""><text:span text:style-name="Definition">http://lianozovo.mos.ru/dismantling/detail/11228894.html</text:span></text:a></text:p>
      <text:p text:style-name="Text_20_body"><text:a xlink:type="simple" xlink:href="http://lianozovo.mos.ru" office:name=""><text:span text:style-name="Definition">Управа района Лианоз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03T09:35:09Z</meta:creation-date>
    <dc:date>2025-03-03T09:35:09Z</dc:date>
  </office:meta>
</office:document-meta>
</file>