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ъяснения-по-отдельным-вопросам-связанным-с-получением-должностными-лицами-подарков-и-их-учету"/>Разъяснения по отдельным вопросам, связанным с получением должностными лицами подарков и их учету<text:bookmark-end text:name="разъяснения-по-отдельным-вопросам-связанным-с-получением-должностными-лицами-подарков-и-их-учету"/></text:h>
      <text:p text:style-name="First_20_paragraph">02.04.2020</text:p>
      <text:p text:style-name="Text_20_body">Министерством труда и социальной защиты Российской Федерации в рамках реализации полномочий, предусмотренных пунктом 25 Указа Президента Российской Федерации от 2 апреля 2013 г. № 309 «О мерах по реализации отдельных положений Федерального закона «О противодействии коррупции» и пунктом 4 постановления Правительства Российской Федерации от 9 января 2014 г. № 10 «О порядке сообщения отдельными категориями лиц о получении подарка в связи с протокольными мероприятиями, служебными командировками и другими официальными мероприятиями, участие в которых связано с исполнением ими служебных (должностных) обязанностей, сдачи и оценки подарка, реализации (выкупа) и зачисления средств, вырученных от его реализации», подготовлены Разъяснения по отдельным вопросам, связанным с применением Типового положения о сообщении отдельными категориями лиц о получении подарка в связи с протокольными мероприятиями, служебными командировками и другими официальными мероприятиями, участие в которых связано с исполнением ими служебных (должностных) обязанностей, сдаче и оценке подарка, реализации (выкупе) и зачислении средств, вырученных от его реализации, утвержденного постановлением Правительства Российской Федерации от 9 января 2014 г. № 10.</text:p>
      <text:p text:style-name="Text_20_body"><text:line-break/></text:p>
      <text:p text:style-name="Text_20_body">Полные разъяснения Вы можете посмотреть на сайте Минтруда по ссылке: <text:a xlink:type="simple" xlink:href="https://rosmintrud.ru/ministry/programms/anticorruption/9/18" office:name=""><text:span text:style-name="Definition">https://rosmintrud.ru/ministry/programms/anticorruption/9/18</text:span></text:a></text:p>
      <text:p text:style-name="Text_20_body"><text:line-break/></text:p>
      <text:p text:style-name="Text_20_body">Адрес страницы: <text:a xlink:type="simple" xlink:href="http://lianozovo.mos.ru/anti-corruption-new/methodical-materials/detail/8805019.html" office:name=""><text:span text:style-name="Definition">http://lianozovo.mos.ru/anti-corruption-new/methodical-materials/detail/8805019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4T10:54:51Z</meta:creation-date>
    <dc:date>2024-10-04T10:54:51Z</dc:date>
  </office:meta>
</office:document-meta>
</file>