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де-говорят-деньги-там-молчит-совесть"/>Где говорят деньги, там молчит совесть!<text:bookmark-end text:name="где-говорят-деньги-там-молчит-совесть"/></text:h>
      <text:p text:style-name="First_20_paragraph">30.08.2019</text:p>
      <text:p text:style-name="Text_20_body"><text:line-break/></text:p>
      <text:p text:style-name="Text_20_body">Адрес страницы: <text:a xlink:type="simple" xlink:href="http://lianozovo.mos.ru/anti-corruption-new/methodical-materials/detail/8319400.html" office:name=""><text:span text:style-name="Definition">http://lianozovo.mos.ru/anti-corruption-new/methodical-materials/detail/8319400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3T04:40:08Z</meta:creation-date>
    <dc:date>2023-07-23T04:40:08Z</dc:date>
  </office:meta>
</office:document-meta>
</file>