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берёте-взятки-сейчас-ваши-дети-будут-вынуждены-давать-взятки-потом"/>Берёте взятки сейчас? Ваши дети будут вынуждены давать взятки потом!<text:bookmark-end text:name="берёте-взятки-сейчас-ваши-дети-будут-вынуждены-давать-взятки-потом"/></text:h>
      <text:p text:style-name="First_20_paragraph">30.08.2019</text:p>
      <text:p text:style-name="Text_20_body"><text:line-break/></text:p>
      <text:p text:style-name="Text_20_body">Адрес страницы: <text:a xlink:type="simple" xlink:href="http://lianozovo.mos.ru/anti-corruption-new/methodical-materials/detail/8319398.html" office:name=""><text:span text:style-name="Definition">http://lianozovo.mos.ru/anti-corruption-new/methodical-materials/detail/8319398.html</text:span></text:a></text:p>
      <text:p text:style-name="Text_20_body"><text:a xlink:type="simple" xlink:href="http://lianozovo.mos.ru" office:name=""><text:span text:style-name="Definition">Управа района Лианоз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8-07T02:03:12Z</meta:creation-date>
    <dc:date>2024-08-07T02:03:12Z</dc:date>
  </office:meta>
</office:document-meta>
</file>